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line-height="0.305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0.305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style:snap-to-layout-grid="false" fo:margin-top="0.125in" fo:line-height="0.3055in" fo:margin-left="0.1965in" fo:text-indent="-0.1965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3055in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1" style:parent-style-name="內文" style:family="paragraph">
      <style:paragraph-properties style:snap-to-layout-grid="false" fo:line-height="0.3055in"/>
      <style:text-properties style:font-name="標楷體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style:snap-to-layout-grid="false" fo:line-height="0.3055in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3055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0.3055in" fo:margin-left="0.4916in" fo:text-indent="-0.4916in">
        <style:tab-stops>
          <style:tab-stop style:type="left" style:position="0.09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3055in" fo:margin-left="0.4916in" fo:text-indent="-0.4916in">
        <style:tab-stops>
          <style:tab-stop style:type="left" style:position="0.09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0.3055in" fo:margin-left="0.4916in" fo:text-indent="-0.4916in">
        <style:tab-stops>
          <style:tab-stop style:type="left" style:position="0.09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line-height="0.3055in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2" style:parent-style-name="內文" style:family="paragraph">
      <style:paragraph-properties style:snap-to-layout-grid="false" fo:line-height="0.3055in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36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37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2" style:parent-style-name="內文" style:family="paragraph">
      <style:paragraph-properties style:snap-to-layout-grid="false" fo:line-height="0.3055in" fo:margin-left="0.4868in" fo:text-indent="-0.4868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style:snap-to-layout-grid="false" fo:line-height="0.3055in" fo:margin-left="0.4868in" fo:text-indent="-0.4868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3055in" fo:margin-left="0.4868in" fo:text-indent="-0.4868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4" style:parent-style-name="內文" style:family="paragraph">
      <style:paragraph-properties style:snap-to-layout-grid="false" fo:margin-top="0.125in" fo:line-height="0.3055in" fo:margin-left="0.584in" fo:text-indent="-0.584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9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0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margin-top="0.125in" fo:line-height="0.3055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margin-top="0.125in" fo:line-height="0.305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8" style:parent-style-name="內文" style:family="paragraph">
      <style:paragraph-properties style:snap-to-layout-grid="false" fo:margin-top="0.125in" fo:line-height="0.3055in" fo:margin-left="0.2916in" fo:text-indent="-0.291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line-height="0.3055in" fo:margin-left="0.5888in" fo:text-indent="-0.5888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style:snap-to-layout-grid="false" fo:line-height="0.3055in" fo:margin-left="0.5861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style:snap-to-layout-grid="false" fo:line-height="0.3055in" fo:margin-left="0.5861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style:snap-to-layout-grid="false" fo:line-height="0.3055in" fo:margin-left="0.4847in" fo:text-indent="-0.7777in">
        <style:tab-stops>
          <style:tab-stop style:type="left" style:position="0.007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style:snap-to-layout-grid="false" fo:line-height="0.3055in" fo:margin-left="0.2944in" fo:text-indent="-0.5875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style:snap-to-layout-grid="false" fo:line-height="0.3055in" fo:margin-left="0.2944in" fo:text-indent="-0.5875in">
        <style:tab-stops>
          <style:tab-stop style:type="left" style:position="0.0013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107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108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0" style:parent-style-name="內文" style:family="paragraph">
      <style:paragraph-properties style:line-height-at-least="0in" fo:text-indent="0.4375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style:line-height-at-least="0in" fo:text-indent="0.4375in"/>
      <style:text-properties style:font-name="標楷體" style:font-name-asian="標楷體" fo:font-size="14pt" style:font-size-asian="14pt" style:font-size-complex="14pt"/>
    </style:style>
    <style:style style:name="P115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16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17" style:parent-style-name="內文" style:list-style-name="LFO1" style:family="paragraph">
      <style:paragraph-properties style:line-height-at-least="0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120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line-height-at-least="0in" fo:margin-left="0.4444in" fo:margin-right="0.0833in" fo:text-indent="-0.1944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style:line-height-at-least="0in" fo:margin-left="0.24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137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社團法人台灣消費者保護協會</text:p>
      <text:p text:style-name="P2"><text:span text:style-name="T3">115</text:span><text:span text:style-name="T4">致癌沙拉油校園</text:span><text:span text:style-name="T5">團體訴訟</text:span></text:p>
      <text:p text:style-name="P6">報名參加應注意事項：(此份不用寄回)</text:p>
      <text:p text:style-name="P7"><text:span text:style-name="T8">注意事項</text:span></text:p>
      <text:p text:style-name="P9"><text:span text:style-name="T10">一、受理對象、報名截止時間、收件方式及權益規定</text:span></text:p>
      <text:p text:style-name="P11">1.受理對象：以學校為單位有食用到問題油品者。</text:p>
      <text:p text:style-name="P12"><text:span text:style-name="T13">2.</text:span><text:span text:style-name="T14">收件截</text:span><text:span text:style-name="T15">止時間：</text:span><text:span text:style-name="T16">115</text:span><text:span text:style-name="T17">年</text:span><text:span text:style-name="T18"><text:s/>10<text:s/></text:span><text:span text:style-name="T19">月</text:span><text:span text:style-name="T20">30</text:span><text:span text:style-name="T21">日（以郵戳日期為憑）。</text:span></text:p>
      <text:p text:style-name="P22"><text:span text:style-name="T23">3.</text:span><text:span text:style-name="T24">收件方式：（請務必備妥相關文件）</text:span></text:p>
      <text:p text:style-name="P25"><text:s text:c="2"/>請學校窗口將所需相關文件(詳閱注意事項二)逕寄至台灣消保協</text:p>
      <text:p text:style-name="P26"><text:s text:c="2"/>會(806高雄市前鎮區保泰路355號6樓之2)統一處理。</text:p>
      <text:p text:style-name="P27"/>
      <text:p text:style-name="P28"><text:span text:style-name="T29">二</text:span><text:span text:style-name="T30">、</text:span><text:span text:style-name="T31">參加團訟應備齊的文件（相關文件可連結行政院</text:span></text:p>
      <text:p text:style-name="P32"><text:span text:style-name="T33"><text:s text:c="4"/></text:span><text:span text:style-name="T34">消費者保護處或台灣消費者保護協會網站下載）</text:span><text:span text:style-name="T35">：</text:span></text:p>
      <text:p text:style-name="P36">※請每位消費者務必個別逐一確認文件是否齊全。</text:p>
      <text:p text:style-name="P37"><text:span text:style-name="T38"><text:s text:c="2"/></text:span><text:span text:style-name="T39">所附文件資料或影本，一律以</text:span><text:span text:style-name="T40">A4</text:span><text:span text:style-name="T41">大小印出且單面。</text:span></text:p>
      <text:p text:style-name="P42"><text:span text:style-name="T43">□ 1.</text:span><text:span text:style-name="T44">團體訴訟請求人基本資料表</text:span><text:span text:style-name="T45">_</text:span><text:span text:style-name="T46">正本（</text:span><text:span text:style-name="T47">請據實具體完整填寫）</text:span></text:p>
      <text:p text:style-name="P48"><text:span text:style-name="T49"><text:s text:c="5"/></text:span><text:span text:style-name="T50">申請人之身分證正反面影印本</text:span><text:span text:style-name="T51">(</text:span><text:span text:style-name="T52">正反面印在同面</text:span><text:span text:style-name="T53">A4</text:span><text:span text:style-name="T54">紙上</text:span><text:span text:style-name="T55">)</text:span></text:p>
      <text:p text:style-name="P56"><text:span text:style-name="T57"><text:s text:c="5"/></text:span><text:span text:style-name="T58">全體法代之身分證正反面影印本</text:span><text:span text:style-name="T59">(</text:span><text:span text:style-name="T60">正反面印在同面</text:span><text:span text:style-name="T61">A4</text:span><text:span text:style-name="T62">紙上</text:span><text:span text:style-name="T63">)</text:span></text:p>
      <text:p text:style-name="P64"><text:span text:style-name="T65">□ 2.</text:span><text:span text:style-name="T66">請求權讓與同意書</text:span><text:span text:style-name="T67">_</text:span><text:span text:style-name="T68">正本（</text:span><text:span text:style-name="T69">親筆</text:span><text:span text:style-name="T70">簽名或蓋章可擇一</text:span><text:span text:style-name="T71">）</text:span><text:span text:style-name="T72"><text:s text:c="5"/></text:span></text:p>
      <text:p text:style-name="P73"><text:span text:style-name="T74">□ 3.</text:span><text:span text:style-name="T75">未與業者達成和解切結書與</text:span><text:span text:style-name="T76">提供個人資料同意書</text:span><text:span text:style-name="T77">_</text:span><text:span text:style-name="T78">正本</text:span></text:p>
      <text:p text:style-name="P79">-------以上表格是正本,請消費者自行拍照或影印留存----------</text:p>
      <text:p text:style-name="P80"><text:span text:style-name="T81">□ 4.</text:span><text:span text:style-name="T82">其他損害之證據資料影本</text:span><text:span text:style-name="T83">（其他損害之證明文件例如診斷證明</text:span><text:span text:style-name="T84">）</text:span><text:span text:style-name="T85"><text:s text:c="5"/></text:span></text:p>
      <text:p text:style-name="P86"/>
      <text:p text:style-name="P87">三、「團體訴訟請求人基本資料表」、「請求權讓與同意書」、「未與業者達成和解切結書及個資使用同意書」、「案情調查表」之填寫說明及注意事項：</text:p>
      <text:soft-page-break/>
      <text:p text:style-name="P88"><text:span text:style-name="T89"><text:s/>1.</text:span><text:span text:style-name="T90">以學校為單位申請，但每位學生都需填寫申請表格</text:span><text:span text:style-name="T91">。</text:span><text:span text:style-name="T92">各書表</text:span><text:span text:style-name="T93">申請人均應親自簽名或蓋章，申請人若為未滿</text:span><text:span text:style-name="T94">18</text:span><text:span text:style-name="T95">歲之未成年人時，應由其法定代</text:span><text:span text:style-name="T96">理人代為或經法定代理人簽名同意。</text:span></text:p>
      <text:p text:style-name="P97"><text:span text:style-name="T98"><text:s/>2.</text:span><text:span text:style-name="T99">請務必逐一並依實際情形填寫，若相關資料未齊全者，會影響整</text:span></text:p>
      <text:p text:style-name="P100">個資料整理與訴訟之進度，或被列為不具求償資格者，敬請理解</text:p>
      <text:p text:style-name="P101">並配合。</text:p>
      <text:p text:style-name="P102"><text:s text:c="4"/>3.損害項目欄位如不敷使用，請另行以書面具體表明。</text:p>
      <text:p text:style-name="P103"><text:s text:c="4"/>4.所附文件資料請一律以A4大小列印(單面即可，勿雙面影印)，以利訴訟書狀掃描。不要用釘書機裝訂，如有需要請改用迴紋針。</text:p>
      <text:p text:style-name="P104"><text:span text:style-name="T105"><text:s text:c="4"/>5.</text:span><text:span text:style-name="T106">受致癌沙拉油品污染之產品，如由學校購買者，得由學校統一出具發票、收據等購買憑證正本，如由團膳公司購買者，由團膳公司提供發票、收據等購買憑證正本給學校，如因故無法提出正本，請以影本加蓋與正本無誤。</text:span></text:p>
      <text:p text:style-name="P107"/>
      <text:p text:style-name="P108"><text:span text:style-name="T109">四、資料保護法（以下簡稱個資法）告知事項</text:span></text:p>
      <text:p text:style-name="P110"><text:span text:style-name="T111">社團法人台灣消費者保護協會（以下簡稱本會）針對向本會登記</text:span><text:span text:style-name="T112">辦理團體訴訟案件之</text:span><text:span text:style-name="T113">消費者，謹依個人資料保護法（以下簡稱「個資法」）規定，告知事項如下：</text:span></text:p>
      <text:p text:style-name="P114"/>
      <text:list text:style-name="LFO1" text:continue-numbering="true">
        <text:list-item>
          <text:p text:style-name="P115">本會係依個資法蒐集消費者個人資料之單位。</text:p>
        </text:list-item>
        <text:list-item>
          <text:p text:style-name="P116">本會蒐集個人資料之目的，僅為受理消費者讓與請求權後，於辦理團體訴訟案件之必要範圍內使用。</text:p>
        </text:list-item>
        <text:list-item>
          <text:p text:style-name="P117"><text:span text:style-name="T118">本會所蒐集之個人資料，包括其</text:span><text:span text:style-name="T119">姓名、身分證字號、性別、年齡、職業、連絡地址、聯絡電話號碼、電子郵件地址辦理團體訴訟案件所需要之資料等。</text:span></text:p>
        </text:list-item>
        <text:list-item>
          <text:p text:style-name="P120">當事人就其個人資料，依據個資法規定，可行使下列權利：</text:p>
        </text:list-item>
      </text:list>
      <text:p text:style-name="P121"><text:span text:style-name="T122">一、查詢</text:span><text:span text:style-name="T123">或</text:span><text:span text:style-name="T124">請求閱覽。</text:span></text:p>
      <text:p text:style-name="P125">二、請求製給複製本。</text:p>
      <text:p text:style-name="P126">三、請求補充或更正。</text:p>
      <text:p text:style-name="P127">四、請求停止蒐集、處理或利用。</text:p>
      <text:p text:style-name="P128">五、請求刪除。</text:p>
      <text:p text:style-name="P129">5.<text:s/>當事人得自由選擇是否提供其個人資料予本會，惟本會倘若因此而無法據以受理及辦理團體訴訟案件時，得停止或拒絕該個案之<text:soft-page-break/>相關協助。</text:p>
      <text:p text:style-name="P130"><text:span text:style-name="T131">※</text:span><text:span text:style-name="T132">申請書面</text:span><text:span text:style-name="T133">(</text:span><text:span text:style-name="T134">有三張表格</text:span><text:span text:style-name="T135">)</text:span><text:span text:style-name="T136">應繳附正本給學校統一彙整，如須留存請消費者自行影印或拍照留底。</text:span></text:p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無與業者達成和解切結書</dc:title>
    <dc:subject/>
    <meta:initial-creator>前鎮辦公室</meta:initial-creator>
    <dc:creator>User</dc:creator>
    <meta:creation-date>2026-07-24T04:13:00Z</meta:creation-date>
    <dc:date>2026-07-24T04:13:00Z</dc:date>
    <meta:template xlink:href="Normal" xlink:type="simple"/>
    <meta:editing-cycles>2</meta:editing-cycles>
    <meta:editing-duration>PT0S</meta:editing-duration>
    <meta:document-statistic meta:page-count="3" meta:paragraph-count="2" meta:word-count="207" meta:character-count="1388" meta:row-count="9" meta:non-whitespace-character-count="1183"/>
  </office:meta>
</office:document-meta>
</file>